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hilipp Bechtel</text:p>
      <text:p text:style-name="CVMuted">philipp@startup-werk.de | https://vutuv.de/philipp_becht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