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Becker</text:p>
      <text:p text:style-name="CVMuted">becker.philipp@hoersys.de | https://vutuv.de/philipp_becker</text:p>
      <text:p text:style-name="CVMuted">30625 Hannover, Germany</text:p>
      <text:h text:style-name="CVHeading" text:outline-level="1">Professional Experience</text:h>
      <text:p><text:span text:style-name="CVBold">Geschäftsführer, HörSys GmbH, Hannover</text:span></text:p>
      <text:p text:style-name="CVMuted">4/2024 - Present</text:p>
      <text:p>Schwerpunkt Tinnitusberatung &amp; Behandlung</text:p>
      <text:p><text:span text:style-name="CVBold">Hörakustikmeister, HörSys GmbH, Hannover</text:span></text:p>
      <text:p text:style-name="CVMuted">7/2021 - 3/2024</text:p>
      <text:p>Schwerpunkt Tinnitusberatung &amp; Behandlung<text:line-break/>Mitwirkung an Studien im Bereich Tinnitus</text:p>
      <text:p><text:span text:style-name="CVBold">Hörakustik-Meister, Amplifon Deutschland GmbH</text:span></text:p>
      <text:p text:style-name="CVMuted">8/2018 - 6/2021</text:p>
      <text:p>Filialleiter &amp; Ausbilder ab 2019<text:line-break/>Filiale Gehrden</text:p>
      <text:p><text:span text:style-name="CVBold">Hörakustik-Geselle, Amplifon Deutschland GmbH</text:span></text:p>
      <text:p text:style-name="CVMuted">7/2015 - 7/2018</text:p>
      <text:p>Hameln &amp; Bad Pyrmont<text:line-break/>Ab 01.10.2017 Filiale Gehrden</text:p>
      <text:p><text:span text:style-name="CVBold">Hörakustik-Geselle, Hörgeräte Bache</text:span></text:p>
      <text:p text:style-name="CVMuted">7/2013 - 6/2015</text:p>
      <text:p>Hameln &amp; Bad Pyrmont</text:p>
      <text:h text:style-name="CVHeading" text:outline-level="1">Vocational Training</text:h>
      <text:p><text:span text:style-name="CVBold">Hörakustik-Geselle, Hörgeräte Bache, Hameln &amp; LBS Hörakustik, Lübeck</text:span></text:p>
      <text:p text:style-name="CVMuted">8/2010 - 6/2013</text:p>
      <text:h text:style-name="CVHeading" text:outline-level="1">School Education</text:h>
      <text:p><text:span text:style-name="CVBold">Erweiterter Sekundar I, Otto-Hahn-Gymnasium, Springe</text:span></text:p>
      <text:p text:style-name="CVMuted">2004 - 2010</text:p>
      <text:p><text:span text:style-name="CVBold">Grundschule Eimbeckhausen</text:span></text:p>
      <text:p text:style-name="CVMuted">2002 - 2004</text:p>
      <text:p>Grundschuljahre 3-4</text:p>
      <text:p><text:span text:style-name="CVBold">Astrid-Lindgren-Schule, Kirchdorf</text:span></text:p>
      <text:p text:style-name="CVMuted">2000 - 2002</text:p>
      <text:p>Grundschuljahre 1-2</text:p>
      <text:h text:style-name="CVHeading" text:outline-level="1">Tags</text:h>
      <text:p>Forschung &amp; Entwicklung | Tinnitusbehandlung | Tinnitusberatung | Hörakustik | Lenire</text:p>
      <text:h text:style-name="CVHeading" text:outline-level="1">Certificates &amp; licenses</text:h>
      <text:p>Hörakustik-Meistertitel (HWK Rheinhessen, 2018-07) | Hörakustik-Gesellen (HWK Rheinhessen, 2013-06)</text:p>
      <text:h text:style-name="CVHeading" text:outline-level="1">Languages</text:h>
      <text:p>German (Native speaker) | English (B2 (Upper intermediate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