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Hermann</text:p>
      <text:p text:style-name="CVMuted">ph@ballinclusive.de | https://vutuv.de/philipp_hermann</text:p>
      <text:p text:style-name="CVMuted">58455 Witten, Germany</text:p>
      <text:h text:style-name="CVHeading" text:outline-level="1">Tags</text:h>
      <text:p>Fußball | marketing | spo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