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Rieblinger</text:p>
      <text:p text:style-name="CVHeadline">Ich berate zu Log Management, SIEM und Vulnerability Management.</text:p>
      <text:p text:style-name="CVMuted">https://vutuv.de/philipp_rieblinger</text:p>
      <text:p text:style-name="CVMuted">55291 Saulheim, Germany</text:p>
      <text:h text:style-name="CVHeading" text:outline-level="1">Professional Experience</text:h>
      <text:p><text:span text:style-name="CVBold">Senior Security Consultant, Orange Cyberdefense</text:span></text:p>
      <text:p text:style-name="CVMuted">1/2026 - Present</text:p>
      <text:p>Working as global point of contact on Google SecOps within Orange Cyberdefense.  Additionally, I am supporting SOC Service projects using Splunk in the financial and insurance sector, covering custom requirements by our clients.</text:p>
      <text:p><text:span text:style-name="CVBold">Security Consultant, Orange Cyberdefense</text:span></text:p>
      <text:p text:style-name="CVMuted">5/2023 - 12/2025</text:p>
      <text:p>I am acting as technical lead in launching our services on Google Security Operations (formerly: Chronicle), administrating our tenants as well as acting as a technical point of contact towards Google. I am also involved with technical presales.  Additionally, I am supporting SOC Service projects using Splunk in the financial sector, connecting log sources and developing detections.</text:p>
      <text:p><text:span text:style-name="CVBold">Security Incident Specialist, Helaba</text:span></text:p>
      <text:p text:style-name="CVMuted">1/2023 - 4/2023</text:p>
      <text:p>I was a Security Analyst working to triage and act on security alerts, but I soon left to go back into consulting, as I wished to return to project-oriented and customer-focused work.</text:p>
      <text:p><text:span text:style-name="CVBold">Cyber Security Consultant, SECUINFRA GmbH</text:span></text:p>
      <text:p text:style-name="CVMuted">9/2021 - 12/2022</text:p>
      <text:p>Having gained experience in working in SIEM consulting, I was part of an excellent small team that kept extending and improving the SIEM detection rules within several customers' environments, all within the financial business sector.</text:p>
      <text:p><text:span text:style-name="CVBold">Cyber Security Analyst, SECUINFRA GmbH</text:span></text:p>
      <text:p text:style-name="CVMuted">8/2020 - 8/2021</text:p>
      <text:p>This position was the first that allowed me to specialize in SIEM, particularly IBM QRadar at this point.</text:p>
      <text:p><text:span text:style-name="CVBold">Technical Consultant, esatus AG</text:span></text:p>
      <text:p text:style-name="CVMuted">4/2019 - 7/2020</text:p>
      <text:p><text:span text:style-name="CVBold">Junior Consultant und Dualer Student, IT-Security@Work GmbH (ISW)</text:span></text:p>
      <text:p text:style-name="CVMuted">10/2015 - 3/2019</text:p>
      <text:h text:style-name="CVHeading" text:outline-level="1">Volunteering &amp; hobbies</text:h>
      <text:p><text:span text:style-name="CVBold">Dozent, Darmstadt University of Applied Sciences</text:span></text:p>
      <text:p text:style-name="CVMuted">10/2021 - Present</text:p>
      <text:p>education · Tutoring and Grading of Students' Practical Projects, Accompaniment and Grading of Social Science Works in IT</text:p>
      <text:p><text:span text:style-name="CVBold">Starthilfe für Flüchtlinge, tun.starthilfe</text:span></text:p>
      <text:p text:style-name="CVMuted">2013 - 2015</text:p>
      <text:p>humanRights</text:p>
      <text:h text:style-name="CVHeading" text:outline-level="1">Education</text:h>
      <text:p><text:span text:style-name="CVBold">Bachelor of Science, IT Security, Darmstadt University of Applied Sciences</text:span></text:p>
      <text:p text:style-name="CVMuted">2015 - 2018</text:p>
      <text:p>Duales Studium</text:p>
      <text:p><text:span text:style-name="CVBold">Master of Arts, Politik und Soziologie, Katholische Universität Eichstätt-Ingolstadt</text:span></text:p>
      <text:p text:style-name="CVMuted">2013 - 2015</text:p>
      <text:p>Leitung von "Wortsport" (Debattierclub der Universität)</text:p>
      <text:p><text:span text:style-name="CVBold">Bachelor of Arts, Politik und Gesellschaft, Katholische Universität Eichstätt-Ingolstadt</text:span></text:p>
      <text:p text:style-name="CVMuted">2012 - 2013</text:p>
      <text:p><text:span text:style-name="CVBold">Political Science, St. Mary's University</text:span></text:p>
      <text:p text:style-name="CVMuted">2012 - 2012</text:p>
      <text:p>Auslandssemester</text:p>
      <text:p><text:span text:style-name="CVBold">Politik und Gesellschaft, Katholische Universität Eichstätt-Ingolstadt</text:span></text:p>
      <text:p text:style-name="CVMuted">2010 - 2012</text:p>
      <text:h text:style-name="CVHeading" text:outline-level="1">Tags</text:h>
      <text:p>consulting | it-security | Compliance (Schwerpunkt IT-Compliance) | datenschutz | docker | englisch | Google SecOps | Log Management | Rhetorik | Security Information and Event Management (SIEM) | siem | splunk | unterrichten | Vulnerability Management</text:p>
      <text:h text:style-name="CVHeading" text:outline-level="1">Certificates &amp; licenses</text:h>
      <text:p>Level 2: Cribl Certified Admin - Edge (Cribl, 2026-05) | Level 2: Cribl Certified Admin - Stream (Cribl, 2026-02) | Certified Information Systems Security Professional (CISSP) (ISC2, 2026-01) | Level 1: Cribl Certified User (Cribl, 2026-01) | Professional Cloud Security Engineer Certification (Google, 2024-09) | Mitigate Threats and Vulnerabilities with Security Command Center Skill Badge (Google, 2024-08) | Build a Secure Google Cloud Network Skill Badge (Google, 2024-07) | Implement Cloud Security Fundamentals on Google Cloud Skill Badge (Google, 2024-07) | EF SET English Certificate 79/100 (C2 Proficient) (EF Standard English Test (EF SET), 2024-05) | Google Cloud SecOps Technical Credential (Google Cloud Skills Boost, 2023-11) | Chronicle SOAR Analyst (Google Cloud Skills Boost, 2023-10) | Chronicle SOAR Developer (Google Cloud Skills Boost, 2023-10) | Managing Security in Google Cloud (Google Cloud Skills Boost, 2023-10) | Chronicle SIEM Fundamentals (Google Cloud Skills Boost, 2023-09) | Chronicle SOAR Fundamentals (Google Cloud Skills Boost, 2023-09) | Mandiant Fundamentals (Google Cloud Skills Boost, 2023-09) | Security Practices with Chronicle SIEM (Google Cloud Skills Boost, 2023-09) | Google Chronicle SIEM Fundamentals (Google, 2023-08) | IBM QRadar SIEM Advanced (IBM, 2020-07) | IBM QRadar SIEM Foundation (IBM, 2020-07)</text:p>
      <text:h text:style-name="CVHeading" text:outline-level="1">Languages</text:h>
      <text:p>English (C2 (Proficient))</text:p>
      <text:h text:style-name="CVHeading" text:outline-level="1">Links</text:h>
      <text:p>Online-Visitenkarte: https://philipprieblinger.com</text:p>
      <text:p>Blog: https://blog.logwyrm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