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schaumann</text:p>
      <text:p text:style-name="CVHeadline">Das läuft wirklich nicht gut: Social Media, generative AI und wie sich sonst noch IT-Systeme in unser Leben reindrängen. Details auf htttps://sicherheitskultur.at</text:p>
      <text:p text:style-name="CVMuted">https://vutuv.de/philipp_schaumann</text:p>
      <text:p text:style-name="CVMuted">2384 breitenfurt, Austria</text:p>
      <text:h text:style-name="CVHeading" text:outline-level="1">Tags</text:h>
      <text:p>AI Auswirkungen | it-security | viele negative Social Media Auswirkun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