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resley Chikopa</text:p>
      <text:p text:style-name="CVMuted">preschiko@gmail.com | https://vutuv.de/presley_chikopa</text:p>
      <text:p text:style-name="CVMuted">311107 Blantyre, Malawi</text:p>
      <text:h text:style-name="CVHeading" text:outline-level="1">Tags</text:h>
      <text:p>softwaredev | dart | docker | Flutter | git | javascript | ML engineer | Python | react | sq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