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qinhBq jAYfsyM</text:p>
      <text:p text:style-name="CVMuted">chrisbartosik@metlife.com | https://vutuv.de/qinhbq_jayfsy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