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IVDRJaln BIICikuQeE</text:p>
      <text:p text:style-name="CVMuted">joecassese@protectionbureau.com | https://vutuv.de/qivdrjaln_bii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