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Krone</text:p>
      <text:p text:style-name="CVMuted">ralf.krone@gmail.com | https://vutuv.de/ralf_krone</text:p>
      <text:h text:style-name="CVHeading" text:outline-level="1">Tags</text:h>
      <text:p>PLC Programming &amp; Tensorflow</text:p>
      <text:h text:style-name="CVHeading" text:outline-level="1">Links</text:h>
      <text:p>Tensorflow Certification: https://developers.google.com/certification/directory/tensorflow?hl=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