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lf Nicklas</text:p>
      <text:p text:style-name="CVHeadline">Abteilungsleiter IT Servicemanagement</text:p>
      <text:p text:style-name="CVMuted">mail@ralf-nicklas.de | https://vutuv.de/ralf_nickla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