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alf Scotti</text:p>
      <text:p text:style-name="CVMuted">https://vutuv.de/ralf_scotti</text:p>
      <text:h text:style-name="CVHeading" text:outline-level="1">Tags</text:h>
      <text:p>itil | test automation | istqb | sw test | testkoordination | testmanagement</text:p>
      <text:h text:style-name="CVHeading" text:outline-level="1">Links</text:h>
      <text:p>Page: http://www.scotti-online.de</text:p>
      <text:h text:style-name="CVHeading" text:outline-level="1">Profiles</text:h>
      <text:p>Twitter: http://twitter.com/superbay2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