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sha mostafa</text:p>
      <text:p text:style-name="CVMuted">rashamostafa82@gmail.com | https://vutuv.de/rasha_mostaf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