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eese Pollich</text:p>
      <text:p text:style-name="CVMuted">jamie.mcintyre-brown@all3media.com | https://vutuv.de/reese_poll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