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gina Keßler</text:p>
      <text:p text:style-name="CVMuted">https://vutuv.de/regina_kessler</text:p>
      <text:h text:style-name="CVHeading" text:outline-level="1">Professional Experience</text:h>
      <text:p><text:span text:style-name="CVBold">HR Communication Specialist, E.ON Business Services Berlin GmbH</text:span></text:p>
      <text:p text:style-name="CVMuted">10/2015 - Pres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