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Rémy Sager</text:p>
      <text:p text:style-name="CVMuted">remy.sager@nemuk.net | https://vutuv.de/remy_sager</text:p>
      <text:p text:style-name="CVMuted">Date of birth: 05.04.1971</text:p>
      <text:h text:style-name="CVHeading" text:outline-level="1">Tags</text:h>
      <text:p>online video | beratung | kreation | marketing automation | online lead management | strategie | ux design | webdesign | wordpress pages</text:p>
      <text:h text:style-name="CVHeading" text:outline-level="1">Links</text:h>
      <text:p>Nemuk AG: http://www.nemuk.com/</text:p>
      <text:p>Vimeo: https://vimeo.com/nemuk</text:p>
      <text:h text:style-name="CVHeading" text:outline-level="1">Profiles</text:h>
      <text:p>Twitter: http://twitter.com/RemySage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