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Hamdorf</text:p>
      <text:p text:style-name="CVHeadline">Service Delivery Manager im Bereich High End Platforms DACH. Wir bauen Infrastruktur, digital Souverän, rein europäisch und so skalierbar wie du es brauchst. https://www.bull.com/en/</text:p>
      <text:p text:style-name="CVMuted">rene@hamdorf.cloud | https://vutuv.de/rene_hamdorf</text:p>
      <text:p text:style-name="CVMuted">24248 Mönkeberg, Germany</text:p>
      <text:h text:style-name="CVHeading" text:outline-level="1">Tags</text:h>
      <text:p>open source | Bull | hardware | Infrastruktur | KI | Linux | Service Delivery Manager | vibecod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