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Ricardo Panaggio</text:p>
      <text:p text:style-name="CVMuted">panaggio@panaggio.net | https://vutuv.de/ricardo_panaggi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