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Weißgraeber</text:p>
      <text:p text:style-name="CVMuted">robert.weissgraeber@ax-semantics.com | https://vutuv.de/robert_weissgra</text:p>
      <text:h text:style-name="CVHeading" text:outline-level="1">Professional Experience</text:h>
      <text:p><text:span text:style-name="CVBold">CTO, AX Semantics</text:span></text:p>
      <text:h text:style-name="CVHeading" text:outline-level="1">Tags</text:h>
      <text:p>pm</text:p>
      <text:h text:style-name="CVHeading" text:outline-level="1">Profiles</text:h>
      <text:p>Twitter: http://twitter.com/robert_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