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di-Dan Brandl</text:p>
      <text:p text:style-name="CVHeadline">Experienced software generalist with broad experience in the aspects of Software Engineering, Software Architecture and Quality Management.</text:p>
      <text:p text:style-name="CVMuted">https://vutuv.de/rudi_dan_brandl</text:p>
      <text:p text:style-name="CVMuted">Date of birth: 06/04/197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