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dolf Ferdinand PFAFF </text:p>
      <text:p text:style-name="CVMuted">rfpfaff@proton.me | https://vutuv.de/rudolf_ferdin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