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rytruy uytuytu</text:p>
      <text:p text:style-name="CVMuted">dirohe9908@watrf.com | https://vutuv.de/rytruy_uytuytu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