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at Maat</text:p>
      <text:p text:style-name="CVHeadline">&lt;a href=“https://onlinekabaddi.in/”&gt;https://onlinekabaddi.in/&lt;/а&gt;<text:line-break/>[url=https://theinternetslots.com/gb/no-deposit-bonus-casino/]Internet Slots[/url]<text:line-break/>[Internet Slots](https://theinternetslots.com/gb/no-deposit-bonus-casino/)</text:p>
      <text:p text:style-name="CVMuted">sogoma6117@docwl.com | https://vutuv.de/saat_maat</text:p>
      <text:h text:style-name="CVHeading" text:outline-level="1">Links</text:h>
      <text:p>Ghostwriter : https://ghostwriter-deutschland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