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ndro Aquini</text:p>
      <text:p text:style-name="CVMuted">sandro.aquini@gmx.ch | https://vutuv.de/sandro_aquini</text:p>
      <text:p text:style-name="CVMuted">8115 Hüttikon, Switzerland</text:p>
      <text:h text:style-name="CVHeading" text:outline-level="1">Tags</text:h>
      <text:p>azure | Cloud Platforms | powersh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