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scha Boris Kwiotek</text:p>
      <text:p text:style-name="CVMuted">s.b.kwiotek@synergiekontor.de | https://vutuv.de/sascha_boris_kw</text:p>
      <text:h text:style-name="CVHeading" text:outline-level="1">Tags</text:h>
      <text:p>Call- Center- Produkt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