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Pallenberg</text:p>
      <text:p text:style-name="CVHeadline">Taiwan-based German Sascha Pallenberg is an award-winning tech-blogger, former Head of Digital Transformation at Daimler, and ex-Chief Awareness Officer at aware_, specializing in AI, sustainability, mobility and internet culture.</text:p>
      <text:p text:style-name="CVMuted">pallenberg@proton.me | https://vutuv.de/sascha_pallenberg</text:p>
      <text:p text:style-name="CVMuted">400105 Taichung City, Taiwan</text:p>
      <text:h text:style-name="CVHeading" text:outline-level="1">Tags</text:h>
      <text:p>blogger | tech | Taiwan</text:p>
      <text:h text:style-name="CVHeading" text:outline-level="1">Links</text:h>
      <text:p>My Blog/Newsletter (in German): http://www.metachele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