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AURABH SHARMA</text:p>
      <text:p text:style-name="CVMuted">saurabhsharma@live.com | https://vutuv.de/saurabh_sharm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