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Schuhmacher</text:p>
      <text:p text:style-name="CVMuted">info@oschuhmacher.de | +49 171 4665735 | https://vutuv.de/schuhmacher</text:p>
      <text:p text:style-name="CVMuted">65558 Flacht, Germany</text:p>
      <text:h text:style-name="CVHeading" text:outline-level="1">Tags</text:h>
      <text:p>Model Based Testing | Team Quality | Team Quality Radar</text:p>
      <text:h text:style-name="CVHeading" text:outline-level="1">Links</text:h>
      <text:p>Team Quality Radar: Https://www.teamqualityrada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