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äbel</text:p>
      <text:p text:style-name="CVMuted">https://vutuv.de/sebastian_gaebe</text:p>
      <text:h text:style-name="CVHeading" text:outline-level="1">Tags</text:h>
      <text:p>development | Java | Linux | analysis | business | consultant | git | it | management | perl | process | solr | support | svn | YaCy</text:p>
      <text:h text:style-name="CVHeading" text:outline-level="1">Links</text:h>
      <text:p>freie Suchmaschinensoftware YaCy: http://yacy.net/</text:p>
      <text:p>Moving Targets Consulting: https://mtc.berlin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