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Gumprich</text:p>
      <text:p text:style-name="CVHeadline">Uff</text:p>
      <text:p text:style-name="CVMuted">https://vutuv.de/sebastian_gumprich</text:p>
      <text:p text:style-name="CVMuted">01127 Dresden, Germany</text:p>
      <text:h text:style-name="CVHeading" text:outline-level="1">Professional Experience</text:h>
      <text:p><text:span text:style-name="CVBold">Geschäftsführer, Talos Labs GmbH</text:span></text:p>
      <text:p text:style-name="CVMuted">4/2024 - Present</text:p>
      <text:p><text:span text:style-name="CVBold">IT-Berater, FourEnergy GmbH</text:span></text:p>
      <text:p text:style-name="CVMuted">6/2024 - 9/2024</text:p>
      <text:p><text:span text:style-name="CVBold">Senior Systemarchitekt, Telekom MMS</text:span></text:p>
      <text:p text:style-name="CVMuted">2022 - 5/2024</text:p>
      <text:p><text:span text:style-name="CVBold">DevOps-Spezialist, Newtron GmbH</text:span></text:p>
      <text:p text:style-name="CVMuted">10/2018 - 10/2020</text:p>
      <text:p><text:span text:style-name="CVBold">System Engineer, Telekom MMS</text:span></text:p>
      <text:p text:style-name="CVMuted">8/2011 - 9/2018</text:p>
      <text:h text:style-name="CVHeading" text:outline-level="1">Education</text:h>
      <text:p><text:span text:style-name="CVBold">IT-Systemelektroniker, Topas GBS Datentechnik GmbH</text:span></text:p>
      <text:p text:style-name="CVMuted">8/2008 - 7/2011</text:p>
      <text:h text:style-name="CVHeading" text:outline-level="1">Tags</text:h>
      <text:p>ansible | automatisierung | cloud | devops | it architektur | kubernetes | linux-systemadministration | openshift | programmieren</text:p>
      <text:h text:style-name="CVHeading" text:outline-level="1">Certificates &amp; licenses</text:h>
      <text:p>Certified Professional for Software Architecture - Foundation Level (Certible, 2021-12) | Exam Developer: Linux Foundation Certified IT Associate (The Linux Foundation, 2021-01)</text:p>
      <text:h text:style-name="CVHeading" text:outline-level="1">Languages</text:h>
      <text:p>German (Native speaker) | English (C2 (Proficient))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