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eridan Wilkinson</text:p>
      <text:p text:style-name="CVMuted">thai@nachlisfreeman.com | https://vutuv.de/sheridan_wilk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