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busiso  Nkosi</text:p>
      <text:p text:style-name="CVMuted">sibusisonkosi081@gmail.com | https://vutuv.de/sibusiso_nko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