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fiso Mbele </text:p>
      <text:p text:style-name="CVMuted">mapoposifiso3@gmail.com | https://vutuv.de/sifiso_mbele</text:p>
      <text:p text:style-name="CVMuted">Date of birth: 10/02/199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