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eone Deo</text:p>
      <text:p text:style-name="CVMuted">simeonedeo5@gmail.com | https://vutuv.de/simeone_deo</text:p>
      <text:h text:style-name="CVHeading" text:outline-level="1">Tags</text:h>
      <text:p>PHP | javascript</text:p>
      <text:h text:style-name="CVHeading" text:outline-level="1">Links</text:h>
      <text:p>Welcome to my best social networking: http://sixters.wapkw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