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yabonga Ntamesi</text:p>
      <text:p text:style-name="CVMuted">siyabongantamesi@gmail.com | +49 6136 07236 | https://vutuv.de/siyabonga_nta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