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ebastian  Bachmann</text:p>
      <text:p text:style-name="CVHeadline">Softwareentwickler aus Südhessen | Web- und Mobile-Entwicklung, Digitalisierung, KI &amp; Beratung</text:p>
      <text:p text:style-name="CVMuted">hallo@sbswe.de | https://vutuv.de/sjm</text:p>
      <text:p text:style-name="CVMuted">64658 Fürth, Germany</text:p>
      <text:h text:style-name="CVHeading" text:outline-level="1">Education</text:h>
      <text:p><text:span text:style-name="CVBold">Master of Science (M.Sc.), Mobile Computing, Hochschule Worms</text:span></text:p>
      <text:h text:style-name="CVHeading" text:outline-level="1">Tags</text:h>
      <text:p>Ash Framework | Elixir | Flutter | Phoenix Framewor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