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othansokuhle Mbaleki</text:p>
      <text:p text:style-name="CVMuted">sothandokuhle.mbaleki@gmail.com | https://vutuv.de/sothansokuhle_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