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ri Paksi Dwijo Nawanggono</text:p>
      <text:p text:style-name="CVMuted">paxi@yahoo.com | https://vutuv.de/sri_paksi_dwijo</text:p>
      <text:h text:style-name="CVHeading" text:outline-level="1">Links</text:h>
      <text:p>Personal Homepage: https://lain.lain.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