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Girschweiler</text:p>
      <text:p text:style-name="CVMuted">stefan.girschweiler@hds.com | https://vutuv.de/stefan_girschw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