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stefan riehmer</text:p>
      <text:p text:style-name="CVMuted">https://vutuv.de/stefan_riehmer</text:p>
      <text:h text:style-name="CVHeading" text:outline-level="1">Professional Experience</text:h>
      <text:p><text:span text:style-name="CVBold">Software Developer, Intershop Communications AG</text:span></text:p>
      <text:p text:style-name="CVMuted">11/2011 - Present</text:p>
      <text:p>Developing with focus on front end and SEO topics.</text:p>
      <text:h text:style-name="CVHeading" text:outline-level="1">Tags</text:h>
      <text:p>Ember | Java | javascript | PHP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