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Frede</text:p>
      <text:p text:style-name="CVHeadline">### Hi 👋<text:line-break/><text:line-break/>I’m Stefan, a front-end developer based in Hamburg, Germany.</text:p>
      <text:p text:style-name="CVMuted">uiqez4p6@frede.email | https://vutuv.de/stefanfrede</text:p>
      <text:p text:style-name="CVMuted">22765 Hamburg, Germany</text:p>
      <text:p text:style-name="CVMuted">Date of birth: 07/07/1973</text:p>
      <text:h text:style-name="CVHeading" text:outline-level="1">Tags</text:h>
      <text:p>html | css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