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fen Sternberg</text:p>
      <text:p text:style-name="CVMuted">steffen.sternberg@icloud.com | https://vutuv.de/steffe_26a54a7d</text:p>
      <text:h text:style-name="CVHeading" text:outline-level="1">Tags</text:h>
      <text:p>Moodle | Spass beim Lernen | KI | LLM | office</text:p>
      <text:h text:style-name="CVHeading" text:outline-level="1">Links</text:h>
      <text:p>http://Sternberg4you.de</text:p>
      <text:p>Moodle LMS ohne KI: http://Die-Lernwelt.org</text:p>
      <text:p>Moodle LMS mit KI: http://Die-wissenswelt.o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