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Hadan</text:p>
      <text:p text:style-name="CVHeadline">📊 IT Project Manager | 💻️ OSS enthusiast | 🔧 Mac &amp; beyond sysadmin | 🆔 Zero Trust advocate | 🚀 Open Source &gt; proprietary | 🔍 Always exploring tech’s edge! | 🔒 Information security | European 🇪🇺 | Stand with Ukraine 🇺🇦</text:p>
      <text:p text:style-name="CVMuted">stephan@hadan.de | +49 7231 2044101 | https://vutuv.de/stephan_hadan</text:p>
      <text:p text:style-name="CVMuted">75177 Pforzheim, Germany</text:p>
      <text:p text:style-name="CVMuted">Date of birth: 25.06.</text:p>
      <text:h text:style-name="CVHeading" text:outline-level="1">Professional Experience</text:h>
      <text:p><text:span text:style-name="CVBold">Technischer Mitarbeiter im Bereich IT-Support und Presales / PM Cloud &amp; Infrastructure Services, Netversor GmbH</text:span></text:p>
      <text:p text:style-name="CVMuted">4/2025 - Present</text:p>
      <text:p><text:span text:style-name="CVBold">Freelancer, Selbstständig</text:span></text:p>
      <text:p text:style-name="CVMuted">3/2025 - 3/2025</text:p>
      <text:p><text:span text:style-name="CVBold">Director IT, Experience One</text:span></text:p>
      <text:p text:style-name="CVMuted">9/2023 - 11/2024</text:p>
      <text:p><text:span text:style-name="CVBold">IT Operations Engineer, Experience One</text:span></text:p>
      <text:p text:style-name="CVMuted">11/2018 - 11/2024</text:p>
      <text:p><text:span text:style-name="CVBold">IT Operations Engineer, NOLTE&amp;LAUTH</text:span></text:p>
      <text:p text:style-name="CVMuted">8/2012 - 11/2024</text:p>
      <text:p><text:span text:style-name="CVBold">Team Lead IT Operations, Experience One</text:span></text:p>
      <text:p text:style-name="CVMuted">11/2018 - 8/2023</text:p>
      <text:p><text:span text:style-name="CVBold">Geschäftsführer, Stephan Hadan IT-Services</text:span></text:p>
      <text:p text:style-name="CVMuted">1/2008 - 8/2012</text:p>
      <text:p><text:span text:style-name="CVBold">Teamleiter IT-Administration, Omikron Data Quality</text:span></text:p>
      <text:p text:style-name="CVMuted">10/2009 - 7/2012</text:p>
      <text:p><text:span text:style-name="CVBold">Gast-Dozent, Bundesanstalt Technisches Hilfswerk BuS Neuhausen a.d.F.</text:span></text:p>
      <text:p text:style-name="CVMuted">7/2008 - 9/2008</text:p>
      <text:p><text:span text:style-name="CVBold">Fortbildung, B&amp;Q activ GmbH</text:span></text:p>
      <text:p text:style-name="CVMuted">7/2007 - 12/2007</text:p>
      <text:p>Qualifizierungsmaßnahmen</text:p>
      <text:p><text:span text:style-name="CVBold">EDV-Leiter, Hermann A. Trautz Schmuckwarenfabrik GmbH</text:span></text:p>
      <text:p text:style-name="CVMuted">6/1999 - 6/2007</text:p>
      <text:p><text:span text:style-name="CVBold">Kaufmännischer Angestellter, Creazione Monasso Schmuckwarenfabrik GmbH</text:span></text:p>
      <text:p text:style-name="CVMuted">7/1996 - 4/1999</text:p>
      <text:h text:style-name="CVHeading" text:outline-level="1">Volunteering &amp; hobbies</text:h>
      <text:p><text:span text:style-name="CVBold">Jugendbetreuer, Bundesanstalt Technisches Hilfswerk Ortsverband Pforzheim</text:span></text:p>
      <text:p text:style-name="CVMuted">10/1992 - 12/2009</text:p>
      <text:h text:style-name="CVHeading" text:outline-level="1">Higher Education</text:h>
      <text:p><text:span text:style-name="CVBold">Informatik, Technische Hochschule Karlsruhe</text:span></text:p>
      <text:p text:style-name="CVMuted">1992 - 1994</text:p>
      <text:h text:style-name="CVHeading" text:outline-level="1">Vocational Training</text:h>
      <text:p><text:span text:style-name="CVBold">Industriekaufmann, Fritz-Erler-Schule</text:span></text:p>
      <text:p text:style-name="CVMuted">8/1994 - 7/1996</text:p>
      <text:h text:style-name="CVHeading" text:outline-level="1">School Education</text:h>
      <text:p><text:span text:style-name="CVBold">Allgemeine Hochschulreife, Kepler-Gymnasium Pforzheim</text:span></text:p>
      <text:p text:style-name="CVMuted">1983 - 1992</text:p>
      <text:p><text:span text:style-name="CVBold">Grundschule Pforzheim-Haidach</text:span></text:p>
      <text:p text:style-name="CVMuted">1979 - 1983</text:p>
      <text:h text:style-name="CVHeading" text:outline-level="1">Tags</text:h>
      <text:p>information security | system administrator | data privacy | datenschutz | informationssicherheit | IT-Infrastruktur-Management | it management | it-sicherheit | KI für Unternehmen | leadership | microsoft exchange | network administration | network security | open source | Strategisches IT-Management</text:p>
      <text:h text:style-name="CVHeading" text:outline-level="1">Languages</text:h>
      <text:p>German (Native speaker) | English (C1 (Advanced)) | French (A2 (Elementary)) | Portuguese (A2 (Elementary))</text:p>
      <text:h text:style-name="CVHeading" text:outline-level="1">Links</text:h>
      <text:p>Homepage: https://stephan.hadan.de</text:p>
      <text:p>Tech Blog: https://reaktionsfaehig.net</text:p>
      <text:h text:style-name="CVHeading" text:outline-level="1">Profiles</text:h>
      <text:p>Mastodon: https://hadan.social/@stiebke</text:p>
      <text:p>Bluesky: https://bsky.app/profile/stiebke.de</text:p>
      <text:p>Codeberg: https://codeberg.org/stiebke25</text:p>
      <text:p>GitHub: https://github.com/stiebke</text:p>
      <text:p>LinkedIn: https://www.linkedin.com/in/stiebke2010</text:p>
      <text:p>XING: https://www.xing.com/profile/Stephan_Had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