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Christoph Stöttner</text:p>
      <text:p text:style-name="CVHeadline">Senior IT Consultant, Solution Architect</text:p>
      <text:p text:style-name="CVMuted">christoph.stoettner@stoeps.de | +49 173 8588719 | https://vutuv.de/stoeps</text:p>
      <text:p text:style-name="CVMuted">Werlestr. 19, 64646 Heppenheim, Hesse, Germany</text:p>
      <text:h text:style-name="CVHeading" text:outline-level="1">Professional Experience</text:h>
      <text:p><text:span text:style-name="CVBold">Senior Consultant, Vegard IT GmbH</text:span></text:p>
      <text:p text:style-name="CVMuted">4/2020 - Present</text:p>
      <text:p>Ich berate Organisationen, die HCL-Connections- und Kubernetes-Umgebungen betreiben. Meine Aufgaben umfassen:</text:p>
      <text:p>• Planung und Umsetzung von Infrastrukturprojekten</text:p>
      <text:p>• Architektur, Updates, Support und Performance-Optimierung</text:p>
      <text:p>• Betrieb von Umgebungen mit bis zu 400.000 Nutzern</text:p>
      <text:p>• Automatisierung von Deployments und Betriebsabläufen mit Ansible, Terraform und Jenkins</text:p>
      <text:p>• Fehleranalyse bei WebSphere, Kubernetes, Linux, Storage, Backup und Integrationen</text:p>
      <text:p>• Implementierung von Single Sign-on mit Kerberos, SAML, OIDC und Keycloak</text:p>
      <text:p>• Projektmanagement und 2nd-Level-Support</text:p>
      <text:p>• Vorträge auf Deutsch und Englisch bei HCL-Veranstaltungen, User Groups und Open-Source-Konferenzen</text:p>
      <text:p><text:span text:style-name="CVBold">Senior Consultant, panagenda</text:span></text:p>
      <text:p text:style-name="CVMuted">7/2015 - 3/2020</text:p>
      <text:p>Bei panagenda arbeitete ich mit IBM WebSphere, IBM/HCL Connections, Kubernetes, IBM Cloud Private und Ansible. Meine Aufgaben umfassten:</text:p>
      <text:p>• Beratung, Planung und Umsetzung von Infrastrukturprojekten</text:p>
      <text:p>• Entwicklung einer Linux-Appliance für Monitoring und Statistik in Zusammenarbeit mit dem Entwicklungsteam</text:p>
      <text:p>• Automatisierung der Installation von IBM WebSphere, DB2 und IBM Connections</text:p>
      <text:p>• Projektmanagement und 2nd-Level-Support</text:p>
      <text:p>• Analyse und Optimierung von Webservern und dem WebSphere Application Server</text:p>
      <text:p>• Automatisierung von Betriebsabläufen und Verbesserung der Systemadministration</text:p>
      <text:p>• Vorträge auf Deutsch und Englisch bei IBM- und HCL-Veranstaltungen, User Groups und Open-Source-Konferenzen</text:p>
      <text:p><text:span text:style-name="CVBold">Senior Consultant, FRITZ &amp; MACZIOL Software und Computervertrieb GmbH</text:span></text:p>
      <text:p text:style-name="CVMuted">4/2013 - 6/2015</text:p>
      <text:p>Als Senior Consultant für IBM-Kollaborationsprodukte arbeitete ich hauptsächlich mit IBM Connections, IBM Notes und IBM Domino. Meine Aufgaben umfassten:</text:p>
      <text:p>• Beratung, Planung und Umsetzung von Infrastrukturprojekten</text:p>
      <text:p>• Automatisierung der Installation von IBM WebSphere, DB2 und IBM Connections</text:p>
      <text:p>• Analyse und Optimierung von Webservern und dem WebSphere Application Server</text:p>
      <text:p>• Unterstützung von Kunden bei IBM Connections und verwandten Kollaborationsprodukten</text:p>
      <text:p>• Vorträge auf Deutsch und Englisch bei IBM-Veranstaltungen und User Groups</text:p>
      <text:p><text:span text:style-name="CVBold">Senior consultant, edcom Software &amp; Consulting GmbH</text:span></text:p>
      <text:p text:style-name="CVMuted">8/2008 - 3/2013</text:p>
      <text:p>Als Consultant und Senior Consultant arbeitete ich mit IBM- und Lotus-Kollaborationsprodukten. Meine Aufgaben umfassten:</text:p>
      <text:p>• Beratung und Umsetzung von Infrastrukturprojekten</text:p>
      <text:p>• Schulung von Administratoren zu Domino, Notes und Connections</text:p>
      <text:p>• Administration von Windows- und Linux-Servern sowie Active Directory</text:p>
      <text:p>• Arbeit mit LDAP, Nagios-Monitoring und E-Mail-Archivierung</text:p>
      <text:p>• Unterstützung bei IBM-Kollaborationsprodukten, Linux-Systemen, Performance und IT-Sicherheit</text:p>
      <text:p>• Vorträge bei Kundenveranstaltungen und dem AdminCamp</text:p>
      <text:p><text:span text:style-name="CVBold">System- und Netzwerkadministrator, Stadtwerke Rosenheim Gmbh &amp; Co. KG</text:span></text:p>
      <text:p text:style-name="CVMuted">10/2007 - 7/2008</text:p>
      <text:p>SAP-Basis-Administration, Netzwerk- und Systemadministration sowie Administration von Lotus Notes und Lotus Domino mit Schwerpunkt auf Netzwerksicherheit.</text:p>
      <text:p><text:span text:style-name="CVBold">Systemadministrator, Stadt Rosenheim</text:span></text:p>
      <text:p text:style-name="CVMuted">10/2000 - 9/2007</text:p>
      <text:p>Helpdesk sowie System- und Netzwerkadministration für Novell NetWare, Windows, Linux, IBM iSeries und macOS. Administration von Lotus Domino, MS SQL und Oracle.<text:line-break/> Projektmanagement in den Bereichen CTI, Lotus Domino, Samba und Collaboration.</text:p>
      <text:h text:style-name="CVHeading" text:outline-level="1">Other activities</text:h>
      <text:p><text:span text:style-name="CVBold">Mitglied Fachgruppe HCL Connections, DNUG</text:span></text:p>
      <text:p text:style-name="CVMuted">2023 - Present</text:p>
      <text:p>Ich bin Mitglied der Fachgruppe Connections bei der DNUG. Gemeinsam organisieren wir Tracks auf der jährlichen DNUG-Konferenz sowie gelegentlich Online-Sessions und Webinare.</text:p>
      <text:p><text:span text:style-name="CVBold">Teammember, Social Connections User Group</text:span></text:p>
      <text:p text:style-name="CVMuted">6/2015 - 6/2017</text:p>
      <text:p>Ich war Teil des Organisationsteams der Social-Connections-User-Group-Veranstaltungen in Stuttgart und Toronto. Ich unterstützte bei der Organisation der Veranstaltungen sowie bei der Pflege der Online-Community und ihrer Kommunikation.</text:p>
      <text:p>Social Connections brachte Nutzer und Experten von IBM Connections aus Europa und Nordamerika zusammen.</text:p>
      <text:p><text:span text:style-name="CVBold">Soldat im Grundwehrdienst, Grundausbildung Bundeswehr</text:span></text:p>
      <text:p text:style-name="CVMuted">10/1991 - 10/1992</text:p>
      <text:p>Grundausbildung bei der Bundeswehr in Bad Reichenhall</text:p>
      <text:h text:style-name="CVHeading" text:outline-level="1">Education</text:h>
      <text:p><text:span text:style-name="CVBold">Fachhochschule Rosenheim - Hochschule für Technik und Wirtschaft</text:span></text:p>
      <text:p text:style-name="CVMuted">1996 - 2000</text:p>
      <text:p>course of study</text:p>
      <text:p><text:span text:style-name="CVBold">Technical University of Munich</text:span></text:p>
      <text:p text:style-name="CVMuted">1992 - 1996</text:p>
      <text:p>course of study</text:p>
      <text:p><text:span text:style-name="CVBold">Abitur, Ludwig-Thoma-Gymnasium Prien</text:span></text:p>
      <text:p text:style-name="CVMuted">1982 - 1991</text:p>
      <text:h text:style-name="CVHeading" text:outline-level="1">Tags</text:h>
      <text:p>automation | chezmoi | Configuration Management | troubleshooting | active directory | eventmanagement | Event Organization | Event Planning | fedora | git | HCLCNX | kubernetes | Nagios Core | podman | websphere</text:p>
      <text:h text:style-name="CVHeading" text:outline-level="1">Certificates &amp; licenses</text:h>
      <text:p>Online education: The foundations of online teaching (Macquarie University, 2026-07) | Cloud-Native Development with OpenShift and Kubernetes (Red Hat, 2026-06) | IBM Ethical Hacking with Open Source Tools (Coursera, 2026-02) | IBM Security Analyst (IBM, 2026-02) | Infrastructure Automation with OpenTofu – Hands-On DevOps (Coursera, 2026-02) | Google Security Analyst (Google, 2026-01) | Python for Cybersecurity (InfoSEC, 2026-01) | API Penetration Testing (APIsec University, 2024-02) | Python Automation and Testing (LinkedIn, 2023-11) | IT Grundschutz Praktiker (HiSolutions AG, 2023-03) | Pentesterlab Academy (PentesterLab, 2021-05) | LFS101x.2: Introduction to Linux (edX, 2016-11) | IBM Certified System Administrator - Connections 4.0 (IBM, 2014-01) | IBM Certified System Administrator - Lotus Domino R8.5 (IBM) | MCITP - Microsoft Certified IT Professional Windows Server 2008 (Microsoft)</text:p>
      <text:h text:style-name="CVHeading" text:outline-level="1">Languages</text:h>
      <text:p>German (Native speaker) | English (C1 (Advanced)) | French (A1 (Beginner))</text:p>
      <text:h text:style-name="CVHeading" text:outline-level="1">Links</text:h>
      <text:p>Blog: https://stoeps.de</text:p>
      <text:p>Vegard IT GmbH: https://vegardit.com</text:p>
      <text:h text:style-name="CVHeading" text:outline-level="1">Profiles</text:h>
      <text:p>Mastodon: https://security.exchange/@stoeps</text:p>
      <text:p>GitHub: https://github.com/stoeps13</text:p>
      <text:p>GitLab: https://gitlab.com/stoeps</text:p>
      <text:p>Codeberg: https://codeberg.org/stoep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