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one Considine</text:p>
      <text:p text:style-name="CVMuted">nchung.luat@dai-ichi-life.com.vn | https://vutuv.de/stone_consid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