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ylvester mosioua</text:p>
      <text:p text:style-name="CVMuted">sylvestermosiuoa11@gmail.com | +27 83 507 7846 | https://vutuv.de/sylvester_mosio</text:p>
      <text:h text:style-name="CVHeading" text:outline-level="1">Tags</text:h>
      <text:p>job seekers</text:p>
      <text:h text:style-name="CVHeading" text:outline-level="1">Profiles</text:h>
      <text:p>Facebook: http://facebook.com/082590826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