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ZJXiO bTMXramw</text:p>
      <text:p text:style-name="CVMuted">jessica@mickrichcontractorsnm.com | https://vutuv.de/szjxio_btmxram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