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les Costa</text:p>
      <text:p text:style-name="CVMuted">talesfc@gmail.com | https://vutuv.de/tales_costa</text:p>
      <text:p text:style-name="CVMuted">09530-211 São Caetano do Sul, Brazil</text:p>
      <text:h text:style-name="CVHeading" text:outline-level="1">Tags</text:h>
      <text:p>bpm | Process Mining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