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ti Kmita</text:p>
      <text:p text:style-name="CVMuted">kmitatati@gmail.com | https://vutuv.de/tati_kmita</text:p>
      <text:p text:style-name="CVMuted">IG11 8BS BARKING, United Kingdom</text:p>
      <text:h text:style-name="CVHeading" text:outline-level="1">Tags</text:h>
      <text:p>Systems Architecture | Engineering Leadership | Team Topologi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