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bogo Molefe</text:p>
      <text:p text:style-name="CVMuted">tmolefe953@gmail.com | +49 6253 44815 | https://vutuv.de/tebogo_molefe</text:p>
      <text:p text:style-name="CVMuted">Botshabeli, 0190 Mabopane, Odi, South Africa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