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Schule</text:p>
      <text:p text:style-name="CVMuted">adm_klasse2@outlook.de | https://vutuv.de/test_schule</text:p>
      <text:h text:style-name="CVHeading" text:outline-level="1">Tags</text:h>
      <text:p>Berufliche Bildung | Flüchtlinge | Schule | Sozi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